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247 woningen, Vilniusdijk 1 t/m 205, Vleutensebaan 2 t/m 220, Tallinnstraat 1002T, Vleutensebaan 1004T t/m 1008T,  HZ_WABO-23-134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lniusdijk 1 t/m 205, Vleutensebaan 2 t/m 220, Tallinnstraat 1002T, Vleutensebaan 1004T t/m 1008T</text:p>
            <text:p text:style-name="common-al">HZ_WABO-23-13422</text:p>
            <text:p text:style-name="common-al">Toelichting: het bouwen van 247 woningen</text:p>
            <text:p text:style-name="common-al">Datum besluit: 24 augustus 2023</text:p>
            <text:p text:style-name="common-al">Startdatum bezwaartermijn: 25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3614</text:span><text:line-break/><text:date style:data-style-name="dag" text:fixed="true" text:date-value="2023-08-29"/><text:line-break/><text:date style:data-style-name="jaar" text:fixed="true" text:date-value="2023-08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14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3614</text:span><text:date style:data-style-name="nicedate" text:fixed="true" text:date-value="2023-08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247 woningen, Vilniusdijk 1 t/m 205, Vleutensebaan 2 t/m 220, Tallinnstraat 1002T, Vleutensebaan 1004T t/m 1008T,  HZ_WABO-23-13422</meta:user-defined>
    <meta:user-defined meta:name="DCTERMS.W3CDTF/DCTERMS.available">2023-08-29</meta:user-defined>
    <meta:user-defined meta:name="DCTERMS.W3CDTF/OVERHEIDop.jaargang">2023</meta:user-defined>
    <meta:user-defined meta:name="OVERHEIDop.externeBijlage">Aanvraag publiceerbaar-A|exb-2023-41178</meta:user-defined>
    <meta:user-defined meta:name="OVERHEIDop.externeBijlage">Besluit omgevingsvergunning publiceerbaar|exb-2023-41179</meta:user-defined>
    <meta:user-defined meta:name="OVERHEIDop.publicationIssue">373614</meta:user-defined>
    <meta:user-defined meta:name="OVERHEIDop.GmbID/DC.identifier">gmb-2023-373614</meta:user-defined>
    <meta:user-defined meta:name="OVERHEIDop.versieInformatie"/>
  </office:meta>
</office:document-meta>
</file>