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oonderloostraat 40A-01 - Schoonderloostraat 40 en 4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Schoonderloostraat 40A-01, 3024TV, vervangen van de houten balkons aan de achterzijde van de panden door nieuwe stalen balkons. De voorgestelde nieuwe balkons staan op een aparte staalconstructie en steken iets uit ten opzichte van de metselwerkschijven. De nieuwe balkons (constructie inclusief spijlenhekwerken) worden uitgevoerd in de kleur RAL 9001 (datum besluit 24-08-2023, op dezelfde dag verzonden, dossiernummer OMV.23.05.00349).</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3287</text:span><text:line-break/><text:date style:data-style-name="dag" text:fixed="true" text:date-value="2023-08-29"/><text:line-break/><text:date style:data-style-name="jaar" text:fixed="true" text:date-value="2023-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287</text:span><text:date style:data-style-name="nicedate" text:fixed="true" text:date-value="2023-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287</text:span><text:date style:data-style-name="nicedate" text:fixed="true" text:date-value="2023-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Schoonderloostraat 40A-01 - Schoonderloostraat 40 en 42</meta:user-defined>
    <meta:user-defined meta:name="DCTERMS.W3CDTF/DCTERMS.available">2023-08-29</meta:user-defined>
    <meta:user-defined meta:name="DCTERMS.W3CDTF/OVERHEIDop.jaargang">2023</meta:user-defined>
    <meta:user-defined meta:name="OVERHEIDop.publicationIssue">373287</meta:user-defined>
    <meta:user-defined meta:name="OVERHEIDop.GmbID/DC.identifier">gmb-2023-373287</meta:user-defined>
    <meta:user-defined meta:name="OVERHEIDop.versieInformatie"/>
  </office:meta>
</office:document-meta>
</file>