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aaienplein 32 1021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raaienplein 32 1021EG Amsterdam</text:p>
            <text:p text:style-name="common-al">Omschrijving: realiseren van een uitbouw met dakterras aan de achterzijde van de woning </text:p>
            <text:p text:style-name="common-al">Datum ontvangst: 14-08-2023</text:p>
            <text:p text:style-name="common-al">Zaaknummer: Z2023-N001897</text:p>
            <text:p text:style-name="common-al">OLO nummer: 800012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043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043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043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N001897</meta:user-defined>
    <meta:user-defined meta:name="DCTERMS.abstract">realiseren van een uitbouw met dakterras aan de achterzijde van de woning </meta:user-defined>
    <dc:language>nl</dc:language>
    <meta:user-defined meta:name="OVERHEIDop.locatietype/OVERHEIDop.gebiedsmarkering">Punt</meta:user-defined>
    <meta:user-defined meta:name="DC.title">Aanvraag omgevingsvergunning Kraaienplein 32 1021EG Amsterdam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3043</meta:user-defined>
    <meta:user-defined meta:name="OVERHEIDop.GmbID/DC.identifier">gmb-2023-373043</meta:user-defined>
    <meta:user-defined meta:name="OVERHEIDop.versieInformatie"/>
  </office:meta>
</office:document-meta>
</file>