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in het zijdakvlak van een woning, Bruidsbloemlaan 41 te Vleuten,  HZ_WABO-22-419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uidsbloemlaan 41 te Vleuten</text:p>
            <text:p text:style-name="common-al">HZ_WABO-22-41948</text:p>
            <text:p text:style-name="common-al">Toelichting: het bouwen van een dakkapel in het zijdakvlak van een woning</text:p>
            <text:p text:style-name="common-al">Datum besluit: 23 december 2022</text:p>
            <text:p text:style-name="common-al">Startdatum bezwaartermijn: 24 december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27</text:span><text:line-break/><text:date style:data-style-name="dag" text:fixed="true" text:date-value="2023-01-03"/><text:line-break/><text:date style:data-style-name="jaar" text:fixed="true" text:date-value="2023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7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7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in het zijdakvlak van een woning, Bruidsbloemlaan 41 te Vleuten,  HZ_WABO-22-41948</meta:user-defined>
    <meta:user-defined meta:name="DCTERMS.W3CDTF/DCTERMS.available">2023-01-03</meta:user-defined>
    <meta:user-defined meta:name="DCTERMS.W3CDTF/OVERHEIDop.jaargang">2023</meta:user-defined>
    <meta:user-defined meta:name="OVERHEIDop.externeBijlage">Aanvraagdocument  publiceerbaar-A|exb-2023-350</meta:user-defined>
    <meta:user-defined meta:name="OVERHEIDop.externeBijlage">Besluit Omgevingsvergunning Publiceerbaar|exb-2023-351</meta:user-defined>
    <meta:user-defined meta:name="OVERHEIDop.publicationIssue">3727</meta:user-defined>
    <meta:user-defined meta:name="OVERHEIDop.GmbID/DC.identifier">gmb-2023-3727</meta:user-defined>
    <meta:user-defined meta:name="OVERHEIDop.versieInformatie"/>
  </office:meta>
</office:document-meta>
</file>