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 en het maken van constructieve wijzigingen, Riouwstraat 41 te Utrecht,  HZ_WABO-23-233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ouwstraat 41 te Utrecht</text:p>
            <text:p text:style-name="common-al">HZ_WABO-23-23354</text:p>
            <text:p text:style-name="common-al">Toelichting: het bouwen van een dakkapel aan de voorkant van de woning en het maken van constructieve wijzigingen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513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513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513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 en het maken van constructieve wijzigingen, Riouwstraat 41 te Utrecht,  HZ_WABO-23-23354</meta:user-defined>
    <meta:user-defined meta:name="DCTERMS.W3CDTF/DCTERMS.available">2023-08-28</meta:user-defined>
    <meta:user-defined meta:name="DCTERMS.W3CDTF/OVERHEIDop.jaargang">2023</meta:user-defined>
    <meta:user-defined meta:name="OVERHEIDop.externeBijlage">Aanvraag Publiceerbaar -A|exb-2023-41079</meta:user-defined>
    <meta:user-defined meta:name="OVERHEIDop.externeBijlage">Besluit omgevingsvergunning publiceerbaar|exb-2023-41080</meta:user-defined>
    <meta:user-defined meta:name="OVERHEIDop.publicationIssue">372513</meta:user-defined>
    <meta:user-defined meta:name="OVERHEIDop.GmbID/DC.identifier">gmb-2023-372513</meta:user-defined>
    <meta:user-defined meta:name="OVERHEIDop.versieInformatie"/>
  </office:meta>
</office:document-meta>
</file>