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ppartementengebouw met bijeenkomstfunctie en parkeren op het binnenterrein, Gansstraat 143,  HZ_WABO-23-118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nsstraat 143</text:p>
            <text:p text:style-name="common-al">HZ_WABO-23-11820</text:p>
            <text:p text:style-name="common-al">Toelichting: het bouwen van een appartementengebouw met bijeenkomstfunctie en parkeren op het binnenterrein</text:p>
            <text:p text:style-name="common-al">Datum besluit: 22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1900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900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900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appartementengebouw met bijeenkomstfunctie en parkeren op het binnenterrein, Gansstraat 143,  HZ_WABO-23-11820</meta:user-defined>
    <meta:user-defined meta:name="DCTERMS.W3CDTF/DCTERMS.available">2023-08-28</meta:user-defined>
    <meta:user-defined meta:name="DCTERMS.W3CDTF/OVERHEIDop.jaargang">2023</meta:user-defined>
    <meta:user-defined meta:name="OVERHEIDop.externeBijlage">Publiceerbaar-A|exb-2023-41030</meta:user-defined>
    <meta:user-defined meta:name="OVERHEIDop.externeBijlage">Besluit omgevingsvergunning publiceerbaar|exb-2023-41031</meta:user-defined>
    <meta:user-defined meta:name="OVERHEIDop.publicationIssue">371900</meta:user-defined>
    <meta:user-defined meta:name="OVERHEIDop.GmbID/DC.identifier">gmb-2023-371900</meta:user-defined>
    <meta:user-defined meta:name="OVERHEIDop.versieInformatie"/>
  </office:meta>
</office:document-meta>
</file>