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gevel van een woning, Odenveltlaan 50 te Vleuten,  HZ_WABO-23-231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denveltlaan 50 te Vleuten</text:p>
            <text:p text:style-name="common-al">HZ_WABO-23-23105</text:p>
            <text:p text:style-name="common-al">Toelichting: het bouwen van een aanbouw aan de zijgevel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1829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829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829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gevel van een woning, Odenveltlaan 50 te Vleuten,  HZ_WABO-23-23105</meta:user-defined>
    <meta:user-defined meta:name="DCTERMS.W3CDTF/DCTERMS.available">2023-08-28</meta:user-defined>
    <meta:user-defined meta:name="DCTERMS.W3CDTF/OVERHEIDop.jaargang">2023</meta:user-defined>
    <meta:user-defined meta:name="OVERHEIDop.publicationIssue">371829</meta:user-defined>
    <meta:user-defined meta:name="OVERHEIDop.GmbID/DC.identifier">gmb-2023-371829</meta:user-defined>
    <meta:user-defined meta:name="OVERHEIDop.versieInformatie"/>
  </office:meta>
</office:document-meta>
</file>