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telaarseweg en omgeving 's-Hertogenbosch Sloopmelding akkoord Bouw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(op basis van het Bouwbesluit)</text:span>
          </text:p>
            <text:p text:style-name="common-al">
            
          </text:p>
            <text:p text:style-name="common-al">
            <text:span text:style-name="nadrukvet">Adres of locatie:</text:span> Arezzostraat 28, 5216 GN 's-Hertogenbosch, Gregoriussingel 3, 5216 GK 's-Hertogenbosch, Pettelaarseweg 40, 5216 BR 's-Hertogenbosch, Pettelaarseweg 52, 5216 BS 's-Hertogenbosch, Pettelaarseweg 76, 5216 BS 's-Hertogenbosch</text:p>
            <text:p text:style-name="common-al">
            <text:span text:style-name="nadrukvet">Omschrijving:</text:span> het verwijderen van asbest</text:p>
            <text:p text:style-name="common-al">
            <text:span text:style-name="nadrukvet">Kenmerknummer: </text:span>079615328790</text:p>
            <text:p text:style-name="common-al">
            <text:span text:style-name="nadrukvet">Datum besluit: 23 augustus 2023</text:span>
          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1642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642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642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meta:user-defined meta:name="OVERHEIDop.referentienummer">079615328790</meta:user-defined>
    <meta:user-defined meta:name="DCTERMS.abstract">Projectomschrijving: TCL-0271 Pettelaarseweg eo 's Hertogenbosch 668..., Toelichting: Graag ontvangen wij een kopie van alle correspondentie, inclusief een kopie per mail van de af te geven melding.Met vriendelijke groet,Vlasman Betonbewerkings-en Slooptechnieken bvCarla Boogaa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Pettelaarseweg en omgeving 's-Hertogenbosch Sloopmelding akkoord Bouwbesluit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1642</meta:user-defined>
    <meta:user-defined meta:name="OVERHEIDop.GmbID/DC.identifier">gmb-2023-371642</meta:user-defined>
    <meta:user-defined meta:name="OVERHEIDop.versieInformatie"/>
  </office:meta>
</office:document-meta>
</file>