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uwelaan 21 1079P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eluwelaan 21 1079PX Amsterdam</text:p>
            <text:p text:style-name="common-al">Omschrijving: brandveilig gebruik voor wonen met zorg in het gebouw Torendael </text:p>
            <text:p text:style-name="common-al">Datum ontvangst: 20-08-2023</text:p>
            <text:p text:style-name="common-al">Zaaknummer: Z2023-Z005736</text:p>
            <text:p text:style-name="common-al">OLO nummer: 800845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01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601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601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5736</meta:user-defined>
    <meta:user-defined meta:name="DCTERMS.abstract">brandveilig gebruik voor wonen met zorg in het gebouw Torendael </meta:user-defined>
    <dc:language>nl</dc:language>
    <meta:user-defined meta:name="OVERHEIDop.locatietype/OVERHEIDop.gebiedsmarkering">Punt</meta:user-defined>
    <meta:user-defined meta:name="DC.title">Aanvraag omgevingsvergunning Veluwelaan 21 1079PX Amsterdam</meta:user-defined>
    <meta:user-defined meta:name="DCTERMS.W3CDTF/DCTERMS.available">2023-08-28</meta:user-defined>
    <meta:user-defined meta:name="DCTERMS.W3CDTF/OVERHEIDop.jaargang">2023</meta:user-defined>
    <meta:user-defined meta:name="OVERHEIDop.publicationIssue">371601</meta:user-defined>
    <meta:user-defined meta:name="OVERHEIDop.GmbID/DC.identifier">gmb-2023-371601</meta:user-defined>
    <meta:user-defined meta:name="OVERHEIDop.versieInformatie"/>
  </office:meta>
</office:document-meta>
</file>