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achterkant van de woning, Carl Zellerhof 20 te Utrecht, HZ_WABO-23-2867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rl Zellerhof 20 te Utrecht</text:span>
          </text:p>
            <text:p text:style-name="common-al">HZ_WABO-23-28677</text:p>
            <text:p text:style-name="common-al">Toelichting: het bouwen van een aanbouw aan de zij-/achterkant van de woning</text:p>
            <text:p text:style-name="common-al">Datum ontvangst aanvraag: 22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006</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1006</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1006</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achterkant van de woning, Carl Zellerhof 20 te Utrecht, HZ_WABO-23-28677</meta:user-defined>
    <meta:user-defined meta:name="DCTERMS.W3CDTF/DCTERMS.available">2023-08-25</meta:user-defined>
    <meta:user-defined meta:name="DCTERMS.W3CDTF/OVERHEIDop.jaargang">2023</meta:user-defined>
    <meta:user-defined meta:name="OVERHEIDop.externeBijlage">Publiceerbaar-A|exb-2023-40945</meta:user-defined>
    <meta:user-defined meta:name="OVERHEIDop.publicationIssue">371006</meta:user-defined>
    <meta:user-defined meta:name="OVERHEIDop.GmbID/DC.identifier">gmb-2023-371006</meta:user-defined>
    <meta:user-defined meta:name="OVERHEIDop.versieInformatie"/>
  </office:meta>
</office:document-meta>
</file>