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ap op de woning, Catharijnesteeg 3 C te Utrecht, HZ_WABO-23-288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tharijnesteeg 3 C te Utrecht</text:span>
          </text:p>
            <text:p text:style-name="common-al">HZ_WABO-23-28852</text:p>
            <text:p text:style-name="common-al">Toelichting: het bouwen van een kap op de woning</text:p>
            <text:p text:style-name="common-al">Datum ontvangst aanvraag: 2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77</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77</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77</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kap op de woning, Catharijnesteeg 3 C te Utrecht, HZ_WABO-23-28852</meta:user-defined>
    <meta:user-defined meta:name="DCTERMS.W3CDTF/DCTERMS.available">2023-08-25</meta:user-defined>
    <meta:user-defined meta:name="DCTERMS.W3CDTF/OVERHEIDop.jaargang">2023</meta:user-defined>
    <meta:user-defined meta:name="OVERHEIDop.externeBijlage">Publiceerbaar-A|exb-2023-40939</meta:user-defined>
    <meta:user-defined meta:name="OVERHEIDop.publicationIssue">370977</meta:user-defined>
    <meta:user-defined meta:name="OVERHEIDop.GmbID/DC.identifier">gmb-2023-370977</meta:user-defined>
    <meta:user-defined meta:name="OVERHEIDop.versieInformatie"/>
  </office:meta>
</office:document-meta>
</file>