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kant van de woning en een dakkapel aan de voorkant, Anjelierstraat 24 te Utrecht, HZ_WABO-23-2886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njelierstraat 24 te Utrecht</text:span>
          </text:p>
            <text:p text:style-name="common-al">HZ_WABO-23-28864</text:p>
            <text:p text:style-name="common-al">Toelichting: het bouwen van een dakopbouw aan de achterkant van de woning en een dakkapel aan de voorkant</text:p>
            <text:p text:style-name="common-al">Datum ontvangst aanvraag: 23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0969</text:span><text:line-break/><text:date style:data-style-name="dag" text:fixed="true" text:date-value="2023-08-25"/><text:line-break/><text:date style:data-style-name="jaar" text:fixed="true" text:date-value="2023-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69</text:span><text:date style:data-style-name="nicedate" text:fixed="true" text:date-value="2023-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969</text:span><text:date style:data-style-name="nicedate" text:fixed="true" text:date-value="2023-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aan de achterkant van de woning en een dakkapel aan de voorkant, Anjelierstraat 24 te Utrecht, HZ_WABO-23-28864</meta:user-defined>
    <meta:user-defined meta:name="DCTERMS.W3CDTF/DCTERMS.available">2023-08-25</meta:user-defined>
    <meta:user-defined meta:name="DCTERMS.W3CDTF/OVERHEIDop.jaargang">2023</meta:user-defined>
    <meta:user-defined meta:name="OVERHEIDop.externeBijlage">Publiceerbaar-A|exb-2023-40937</meta:user-defined>
    <meta:user-defined meta:name="OVERHEIDop.publicationIssue">370969</meta:user-defined>
    <meta:user-defined meta:name="OVERHEIDop.GmbID/DC.identifier">gmb-2023-370969</meta:user-defined>
    <meta:user-defined meta:name="OVERHEIDop.versieInformatie"/>
  </office:meta>
</office:document-meta>
</file>