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opbouw op het dak, Zeedistel 40 te De Meern,  HZ_WABO-23-146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eedistel 40 te De Meern</text:p>
            <text:p text:style-name="common-al">HZ_WABO-23-14646</text:p>
            <text:p text:style-name="common-al">Toelichting: het bouwen van een opbouw op het dak</text:p>
            <text:p text:style-name="common-al">Datum besluit: 22 augustus 2023</text:p>
            <text:p text:style-name="common-al">Startdatum bezwaartermijn: 23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0605</text:span><text:line-break/><text:date style:data-style-name="dag" text:fixed="true" text:date-value="2023-08-25"/><text:line-break/><text:date style:data-style-name="jaar" text:fixed="true" text:date-value="2023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0605</text:span><text:date style:data-style-name="nicedate" text:fixed="true" text:date-value="2023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0605</text:span><text:date style:data-style-name="nicedate" text:fixed="true" text:date-value="2023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opbouw op het dak, Zeedistel 40 te De Meern,  HZ_WABO-23-14646</meta:user-defined>
    <meta:user-defined meta:name="DCTERMS.W3CDTF/DCTERMS.available">2023-08-25</meta:user-defined>
    <meta:user-defined meta:name="DCTERMS.W3CDTF/OVERHEIDop.jaargang">2023</meta:user-defined>
    <meta:user-defined meta:name="OVERHEIDop.externeBijlage">ALG - Publiceerbaar-A|exb-2023-40904</meta:user-defined>
    <meta:user-defined meta:name="OVERHEIDop.externeBijlage">Besluit omgevingsvergunning publiceerbaar|exb-2023-40905</meta:user-defined>
    <meta:user-defined meta:name="OVERHEIDop.publicationIssue">370605</meta:user-defined>
    <meta:user-defined meta:name="OVERHEIDop.GmbID/DC.identifier">gmb-2023-370605</meta:user-defined>
    <meta:user-defined meta:name="OVERHEIDop.versieInformatie"/>
  </office:meta>
</office:document-meta>
</file>