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Ontwerpbesluit verklaring van geen bedenkingen en ontwerpbesluit omgevingsvergunning voor het bouwen van twee kleinschalige windmolens op forteiland Pampus te Muiden (rijksmonumen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oise Meren maken bekend dat zij op basis van artikel 2.12, eerste lid, onder a, sub 3, van de Wet algemene bepalingen omgevingsrecht (uitgebreide procedure) voornemens zijn een omgevingsvergunning te verlenen aan Stichting Pampus voor het bouwen van twee kleinschalige windmolens op forteiland Pampus te Muiden. (registratie zaak Kenmerk: Z2023-00000051)</text:p>
            <text:p text:style-name="common-al">Het initiatief is een belangrijk onderdeel van een verduurzamingsopgave, welke tot doel heeft Forteiland Pampus te transformeren naar een duurzaam, zelfvoorzienend eiland inclusief aanleghaven en bijgebouwen. Belangrijke onderdelen van deze transformatie zijn het nieuwe circulaire entreegebouw en een duurzaam energiesysteem. Binnen dat duurzame energiesysteem worden onder andere twee windmolens gerealiseerd. De windmolens zijn voorzien aan de zuidoostkant van het eiland Rondom deze locatie lag voorheen een kolenveld. De windmolens hebben een masthoogte van 15 meter en een maximale tiphoogte van 22 meter.</text:p>
            <text:p text:style-name="common-al">De aanvraag heeft betrekking op de volgende activiteiten als bedoeld in de Wet algemene bepalingen omgevingsrecht (hierna: Wabo):</text:p>
            <text:list text:style-name="id1-3-2-1-1-4">
              <text:list-item text:style-override="id1-3-2-1-1-4-1">
                <text:number>-</text:number>
                <text:p text:style-name="al">het bouwen van een bouwwerk (activiteit 2.1 lid 1 onder a Wabo); </text:p>
              </text:list-item>
              <text:list-item text:style-override="id1-3-2-1-1-4-2">
                <text:number>-</text:number>
                <text:p text:style-name="al">een aangewezen monument, te slopen, te verstoren, te verplaatsen of in enig opzicht te wijzigen of te laten gebruiken waardoor het wordt ontsierd of in gevaar wordt gebracht (art. 2.2 lid 1 sub b onder 1 Wabo).</text:p>
              </text:list-item>
              <text:list-item text:style-override="id1-3-2-1-1-4-3">
                <text:number>-</text:number>
                <text:p text:style-name="al">handelen in strijd met regels ruimtelijke ordening. Het bouwen van de twee windmolens is in strijd met het geldende bestemmingsplan ‘’Landelijk gebied’’</text:p>
              </text:list-item>
            </text:list>
            <text:p text:style-name="common-al">De gemeenteraad heeft in de vergadering van 5 juli 2023 besloten om naar aanleiding van deze aanvraag om omgevingsvergunning een ontwerp Verklaring van geen bedenkingen te verlenen. Daarbij is verder besloten dat wanneer er geen zienswijzen tegen de verklaring worden ingediend, deze verklaring als definitief zal worden beschouwd.</text:p>
            <text:p text:style-name="common-al">
            <text:span text:style-name="nadrukvet">Ter inzage</text:span>
          </text:p>
            <text:p text:style-name="common-al">Het ontwerpbesluit omgevingsvergunning, de bijbehorende ruimtelijke onderbouwing, de ontwerp Verklaring van geen bedenkingen en overige stukken liggen vanaf vrijdag 25 augustus 2023 voor een periode van zes weken voor eenieder ter inzage, dus tot en met 4 oktober 2023.</text:p>
            <text:p text:style-name="common-al">De stukken kunt u tijdens de openingstijden inzien in het gemeentehuis van Gooise Meren in Bussum (op de begane grond bij de inzagebalie) en op www. Ruimtelijke plannen.nl. (NL. IMRO. 1942.OVMpampuseiland-on01)</text:p>
            <text:p text:style-name="common-al">
            <text:span text:style-name="nadrukvet">Zienswijze</text:span>
          </text:p>
            <text:p text:style-name="common-al">Gedurende de termijn van ter inzagelegging kan eenieder een schriftelijke of mondelinge zienswijze indienen over de ontwerpbesluiten. Schriftelijke zienswijzen moeten gericht worden aan het college van burgemeester en wethouders, Postbus 6000, 1400 HA Bussum. Mondelinge zienswijzen kunnen naar voren gebracht worden tijdens openingstijden van het gemeentehuis. Voor het kenbaar maken van een mondelinge zienswijze kunt u contact opnemen met de heer A. Warmenhoven, taakveld Ruimtelijke Ontwikkeling bereikbaar via het telefoonnummer (035) 2070 000.</text:p>
            <text:p text:style-name="common-al">Zienswijzen tegen de ontwerpverklaring van geen bedenkingen kunnen worden gericht aan de gemeenteraad van Gooise Meren, Postbus 6000, 1400 HA Bussum.</text:p>
            <text:p text:style-name="last-al">Uw zienswijze dient te zijn voorzien van uw naam, adres en de datum. Uw zienswijze dient verder te vermelden tegen welk besluit die is gericht en dient de redenen daarvoor te bevatten.</text:p>
            <text:p text:style-name="tekst_bottom"/>
          </text:section>
        </text:section>
        <text:section text:name="zakelijke-mededeling-sluiting_id1-3-2-2" text:style-name="zakelijke-mededeling-sluiting">
          <text:section text:name="gegeven_id1-3-2-2-1" text:style-name="gegeven">
            <text:p text:style-name="dagtekening">
            <text:span text:style-name="plaats">Gemeente Gooise Meren </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0553</text:span><text:line-break/><text:date style:data-style-name="dag" text:fixed="true" text:date-value="2023-08-24"/><text:line-break/><text:date style:data-style-name="jaar" text:fixed="true" text:date-value="2023-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553</text:span><text:date style:data-style-name="nicedate" text:fixed="true" text:date-value="2023-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553</text:span><text:date style:data-style-name="nicedate" text:fixed="true" text:date-value="2023-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0/xml/MC-DRP-PlanRuimtelijk-Web-ZM.xml</meta:user-defined>
    <meta:user-defined meta:name="OVERHEID.Gemeente/DC.creator">Gooise Meren</meta:user-defined>
    <meta:user-defined meta:name="OVERHEID.Informatietype/DC.type">officiële publicatie</meta:user-defined>
    <meta:user-defined meta:name="OVERHEIDop.Rubriek/DC.type">ruimtelijk plan of omgevingsdocument</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Ruimtelijkplan/OVERHEIDop.bekendmakingBetreffendePlan">NL.IMRO.1942.OVMpampuseiland-on01</meta:user-defined>
    <meta:user-defined meta:name="OVERHEIDop.Plansoort/OVERHEIDop.plansoort">voorbereidingsbesluit</meta:user-defined>
    <dc:language>nl</dc:language>
    <meta:user-defined meta:name="OVERHEIDop.locatietype/OVERHEIDop.gebiedsmarkering">Adres</meta:user-defined>
    <meta:user-defined meta:name="DC.title">Ontwerpbesluit verklaring van geen bedenkingen en ontwerpbesluit omgevingsvergunning voor het bouwen van twee kleinschalige windmolens op forteiland Pampus te Muiden (rijksmonument)</meta:user-defined>
    <meta:user-defined meta:name="DCTERMS.W3CDTF/DCTERMS.available">2023-08-24</meta:user-defined>
    <meta:user-defined meta:name="DCTERMS.W3CDTF/OVERHEIDop.jaargang">2023</meta:user-defined>
    <meta:user-defined meta:name="OVERHEIDop.publicationIssue">370553</meta:user-defined>
    <meta:user-defined meta:name="OVERHEIDop.GmbID/DC.identifier">gmb-2023-370553</meta:user-defined>
    <meta:user-defined meta:name="OVERHEIDop.versieInformatie"/>
  </office:meta>
</office:document-meta>
</file>