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een bedrijfspand aan de Hulsenboschstraat 21 in Werkendam</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Werkendam: Hulsenboschstraat 21, 4251 LR: </text:span>een bedrijfspand realiseren (2023-021762); verzonden op 15 augustus 2023.</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69246</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246</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246</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ltena - Toestemming voor het bouwen van een bedrijfspand aan de Hulsenboschstraat 21 in Werkendam</meta:user-defined>
    <meta:user-defined meta:name="DCTERMS.W3CDTF/DCTERMS.available">2023-08-24</meta:user-defined>
    <meta:user-defined meta:name="DCTERMS.W3CDTF/OVERHEIDop.jaargang">2023</meta:user-defined>
    <meta:user-defined meta:name="OVERHEIDop.publicationIssue">369246</meta:user-defined>
    <meta:user-defined meta:name="OVERHEIDop.GmbID/DC.identifier">gmb-2023-369246</meta:user-defined>
    <meta:user-defined meta:name="OVERHEIDop.versieInformatie"/>
  </office:meta>
</office:document-meta>
</file>