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in het kader van het Besluit mobiel breken bouw- en sloopafval, Brinkweg 2a Bergentheim (zaaknummer: Z2023-00008445) </text:p>
      <text:section text:name="zakelijke-mededeling_id1-3-2" text:style-name="zakelijke-mededeling">
        <text:section text:name="zakelijke-mededeling-tekst_id1-3-2-1" text:style-name="zakelijke-mededeling-tekst">
          <text:section text:name="tekst_id1-3-2-1-1" text:style-name="tekst">
            <text:p text:style-name="common-al">Ter voldoening aan het bepaalde in de artikel 8.41 van de Wet milieubeheer maken Burgemeester en wethouders van Hardenberg bekend dat zij de volgende melding hebben ontvangen in het kader van het Besluit mobiel breken bouw- en sloopafval: </text:p>
            <text:p text:style-name="common-al">· <text:span text:style-name="nadrukvet">Brinkweg 2a 7691 PH </text:span><text:span text:style-name="nadrukvet">te Bergentheim, </text:span>voor het mobiel breken van 1500 ton mengpuin. Het breken vindt gedurende vier dagen plaats vanaf 4 september 2023.</text:p>
            <text:p text:style-name="common-al">Tegen deze kennisgeving kan geen bezwaar worden ingediend. Deze publicatie betreft slechts een wettelijk verplichte bekendmaking.</text:p>
            <text:p text:style-name="last-al">Nadere inlichtingen: 088 5525 1050. Houd het zaaknummer bij de h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68635</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8635</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8635</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0/xml/MC-DRP-Melding-Web-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Adres</meta:user-defined>
    <meta:user-defined meta:name="DC.title">Melding in het kader van het Besluit mobiel breken bouw- en sloopafval, Brinkweg 2a Bergentheim (zaaknummer: Z2023-00008445)</meta:user-defined>
    <meta:user-defined meta:name="DCTERMS.W3CDTF/DCTERMS.available">2023-08-30</meta:user-defined>
    <meta:user-defined meta:name="DCTERMS.W3CDTF/OVERHEIDop.jaargang">2023</meta:user-defined>
    <meta:user-defined meta:name="OVERHEIDop.publicationIssue">368635</meta:user-defined>
    <meta:user-defined meta:name="OVERHEIDop.GmbID/DC.identifier">gmb-2023-368635</meta:user-defined>
    <meta:user-defined meta:name="OVERHEIDop.versieInformatie"/>
  </office:meta>
</office:document-meta>
</file>