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TIJDELIJK GEBRUIK OPENBARE RUIMTE, ENGELENSTRAAT VOOR NUMMER 14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tijdelijk gebruik openbare ruimte op het perceel engelenstraat, voor nummer 14 heerenveen  (21-08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7436</text:span><text:line-break/><text:date style:data-style-name="dag" text:fixed="true" text:date-value="2023-08-23"/><text:line-break/><text:date style:data-style-name="jaar" text:fixed="true" text:date-value="2023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7436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7436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, HET TIJDELIJK GEBRUIK OPENBARE RUIMTE, ENGELENSTRAAT VOOR NUMMER 14, HEERENVEEN</meta:user-defined>
    <meta:user-defined meta:name="DCTERMS.W3CDTF/DCTERMS.available">2023-08-23</meta:user-defined>
    <meta:user-defined meta:name="DCTERMS.W3CDTF/OVERHEIDop.jaargang">2023</meta:user-defined>
    <meta:user-defined meta:name="OVERHEIDop.publicationIssue">367436</meta:user-defined>
    <meta:user-defined meta:name="OVERHEIDop.GmbID/DC.identifier">gmb-2023-367436</meta:user-defined>
    <meta:user-defined meta:name="OVERHEIDop.versieInformatie"/>
  </office:meta>
</office:document-meta>
</file>