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Aengwirderweg 240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college het wijzigingsplan Aengwirderweg 240 te Tjalleberd heeft vastgesteld. </text:p>
            <text:p text:style-name="common-al">Het wijzigingsplan maakt de functiewijzing van het perceel Aengwirderweg 240 Tjalleberd mogelijk, dit perceel krijgt met het wijzigingsplan de bestemming Wonen-2. </text:p>
            <text:p text:style-name="common-al">Het wijzigingsbesluit en het vastgestelde wijzigingsplan, met de daarbij behorende bijlagen, liggen met ingang van 1 september 2023, gedurende 6 weken, ter inzage op de volgende plaatsen:</text:p>
            <text:p text:style-name="common-al"/>
            <text:list text:style-name="id1-3-2-1-1-5">
              <text:list-item text:style-override="id1-3-2-1-1-5-1">
                <text:number>1.</text:number>
                <text:p text:style-name="al">
                <text:a xlink:href="http://www.ruimtelijkeplannen.nl" xlink:type="simple">www.ruimtelijkeplannen.nl</text:a>, onder de naam wijzigingsplan Aengwirderweg 240 Tjalleberd</text:p>
              </text:list-item>
              <text:list-item text:style-override="id1-3-2-1-1-5-2">
                <text:number>2.</text:number>
                <text:p text:style-name="al">tijdens openingsuren, op afspraak, bij de receptie van het gemeentehuis, Crackstraat 2 te Heerenveen.</text:p>
                <text:p text:style-name="al"/>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7346</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346</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346</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Aengw240Tjalb-VG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Aengwirderweg 240 Tjalleberd</meta:user-defined>
    <meta:user-defined meta:name="DCTERMS.W3CDTF/DCTERMS.available">2023-08-31</meta:user-defined>
    <meta:user-defined meta:name="DCTERMS.W3CDTF/OVERHEIDop.jaargang">2023</meta:user-defined>
    <meta:user-defined meta:name="OVERHEIDop.publicationIssue">367346</meta:user-defined>
    <meta:user-defined meta:name="OVERHEIDop.GmbID/DC.identifier">gmb-2023-367346</meta:user-defined>
    <meta:user-defined meta:name="OVERHEIDop.versieInformatie"/>
  </office:meta>
</office:document-meta>
</file>