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aan de voorkant van de woning, Huis te Vlietlaan 12 te Utrecht, HZ_WABO-23-284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uis te Vlietlaan 12 te Utrecht</text:span>
          </text:p>
            <text:p text:style-name="common-al">HZ_WABO-23-28431</text:p>
            <text:p text:style-name="common-al">Toelichting: het bouwen van een dakterras aan de voorkant van de woning</text:p>
            <text:p text:style-name="common-al">Datum ontvangst aanvraag: 19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6659</text:span><text:line-break/><text:date style:data-style-name="dag" text:fixed="true" text:date-value="2023-08-23"/><text:line-break/><text:date style:data-style-name="jaar" text:fixed="true" text:date-value="2023-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6659</text:span><text:date style:data-style-name="nicedate" text:fixed="true" text:date-value="2023-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6659</text:span><text:date style:data-style-name="nicedate" text:fixed="true" text:date-value="2023-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aan de voorkant van de woning, Huis te Vlietlaan 12 te Utrecht, HZ_WABO-23-28431</meta:user-defined>
    <meta:user-defined meta:name="DCTERMS.W3CDTF/DCTERMS.available">2023-08-23</meta:user-defined>
    <meta:user-defined meta:name="DCTERMS.W3CDTF/OVERHEIDop.jaargang">2023</meta:user-defined>
    <meta:user-defined meta:name="OVERHEIDop.externeBijlage">Publiceerbaar-A|exb-2023-40447</meta:user-defined>
    <meta:user-defined meta:name="OVERHEIDop.publicationIssue">366659</meta:user-defined>
    <meta:user-defined meta:name="OVERHEIDop.GmbID/DC.identifier">gmb-2023-366659</meta:user-defined>
    <meta:user-defined meta:name="OVERHEIDop.versieInformatie"/>
  </office:meta>
</office:document-meta>
</file>