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Omgevingsvergunning voor het bouwen van een loods, schuur en overkapping aan Wolsbergerweg 34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Aanvraag ingetrokken. Het zaaknummer is 2023W069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6 augustus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5741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741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741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: Omgevingsvergunning voor het bouwen van een loods, schuur en overkapping aan Wolsbergerweg 34 Voorthuizen</meta:user-defined>
    <meta:user-defined meta:name="DCTERMS.W3CDTF/DCTERMS.available">2023-08-23</meta:user-defined>
    <meta:user-defined meta:name="DCTERMS.W3CDTF/OVERHEIDop.jaargang">2023</meta:user-defined>
    <meta:user-defined meta:name="OVERHEIDop.publicationIssue">365741</meta:user-defined>
    <meta:user-defined meta:name="OVERHEIDop.GmbID/DC.identifier">gmb-2023-365741</meta:user-defined>
    <meta:user-defined meta:name="OVERHEIDop.versieInformatie"/>
  </office:meta>
</office:document-meta>
</file>