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op de begane grond, Koningsweg 82 te Utrecht, HZ_WABO-23-284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oningsweg 82 te Utrecht</text:span>
          </text:p>
            <text:p text:style-name="common-al">HZ_WABO-23-28406</text:p>
            <text:p text:style-name="common-al">Toelichting: het bouwen van een uitbouw op de begane grond</text:p>
            <text:p text:style-name="common-al">Datum ontvangst aanvraag: 18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5506</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506</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506</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op de begane grond, Koningsweg 82 te Utrecht, HZ_WABO-23-28406</meta:user-defined>
    <meta:user-defined meta:name="DCTERMS.W3CDTF/DCTERMS.available">2023-08-22</meta:user-defined>
    <meta:user-defined meta:name="DCTERMS.W3CDTF/OVERHEIDop.jaargang">2023</meta:user-defined>
    <meta:user-defined meta:name="OVERHEIDop.externeBijlage">Publiceerbaar-A|exb-2023-40399</meta:user-defined>
    <meta:user-defined meta:name="OVERHEIDop.publicationIssue">365506</meta:user-defined>
    <meta:user-defined meta:name="OVERHEIDop.GmbID/DC.identifier">gmb-2023-365506</meta:user-defined>
    <meta:user-defined meta:name="OVERHEIDop.versieInformatie"/>
  </office:meta>
</office:document-meta>
</file>