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en bouwwerk en aanleggen of veranderen uitweg: Veendijk achter 4 en 6, Bellingwolde, het ondergeschikt wijzigen van een te realiseren zonnepark met de daarbij behorende landschappelijke inpassing, voorzieningen en technische installaties voor een periode van 30 jaar en veranderen van een uitweg, verzenddatum: 18 augustus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 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common-al"/>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65493</text:span><text:line-break/><text:date style:data-style-name="dag" text:fixed="true" text:date-value="2023-08-22"/><text:line-break/><text:date style:data-style-name="jaar" text:fixed="true" text:date-value="2023-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5493</text:span><text:date style:data-style-name="nicedate" text:fixed="true" text:date-value="2023-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5493</text:span><text:date style:data-style-name="nicedate" text:fixed="true" text:date-value="2023-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dc:language>nl</dc:language>
    <meta:user-defined meta:name="OVERHEIDop.locatietype/OVERHEIDop.gebiedsmarkering">Adres</meta:user-defined>
    <meta:user-defined meta:name="OVERHEIDop.locatietype/OVERHEIDop.gebiedsmarkering">Vlak</meta:user-defined>
    <meta:user-defined meta:name="DC.title">Verleende omgevingsvergunning bouwen bouwwerk en aanleggen of veranderen uitweg: Veendijk achter 4 en 6, Bellingwolde, het ondergeschikt wijzigen van een te realiseren zonnepark met de daarbij behorende landschappelijke inpassing, voorzieningen en technische installaties voor een periode van 30 jaar en veranderen van een uitweg, verzenddatum: 18 augustus 2023</meta:user-defined>
    <meta:user-defined meta:name="DCTERMS.W3CDTF/DCTERMS.available">2023-08-22</meta:user-defined>
    <meta:user-defined meta:name="DCTERMS.W3CDTF/OVERHEIDop.jaargang">2023</meta:user-defined>
    <meta:user-defined meta:name="OVERHEIDop.publicationIssue">365493</meta:user-defined>
    <meta:user-defined meta:name="OVERHEIDop.GmbID/DC.identifier">gmb-2023-365493</meta:user-defined>
    <meta:user-defined meta:name="OVERHEIDop.versieInformatie"/>
  </office:meta>
</office:document-meta>
</file>