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erker aan de voorkant van de woning, Schoolstraat 53 te Vleuten,  HZ_WABO-23-219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choolstraat 53 te Vleuten</text:p>
            <text:p text:style-name="common-al">HZ_WABO-23-21999</text:p>
            <text:p text:style-name="common-al">Toelichting: het bouwen van een erker aan de voorkant van de woning</text:p>
            <text:p text:style-name="common-al">Datum besluit: 17 augustus 2023</text:p>
            <text:p text:style-name="common-al">Startdatum bezwaartermijn: 19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5370</text:span><text:line-break/><text:date style:data-style-name="dag" text:fixed="true" text:date-value="2023-08-22"/><text:line-break/><text:date style:data-style-name="jaar" text:fixed="true" text:date-value="2023-08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5370</text:span><text:date style:data-style-name="nicedate" text:fixed="true" text:date-value="2023-08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5370</text:span><text:date style:data-style-name="nicedate" text:fixed="true" text:date-value="2023-08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erker aan de voorkant van de woning, Schoolstraat 53 te Vleuten,  HZ_WABO-23-21999</meta:user-defined>
    <meta:user-defined meta:name="DCTERMS.W3CDTF/DCTERMS.available">2023-08-22</meta:user-defined>
    <meta:user-defined meta:name="DCTERMS.W3CDTF/OVERHEIDop.jaargang">2023</meta:user-defined>
    <meta:user-defined meta:name="OVERHEIDop.externeBijlage">Aanvraagdocument  publiceerbaar-A|exb-2023-40393</meta:user-defined>
    <meta:user-defined meta:name="OVERHEIDop.externeBijlage">Besluit omgevingsvergunning Publiceerbaar|exb-2023-40394</meta:user-defined>
    <meta:user-defined meta:name="OVERHEIDop.publicationIssue">365370</meta:user-defined>
    <meta:user-defined meta:name="OVERHEIDop.GmbID/DC.identifier">gmb-2023-365370</meta:user-defined>
    <meta:user-defined meta:name="OVERHEIDop.versieInformatie"/>
  </office:meta>
</office:document-meta>
</file>