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genda openbare hoorzitting Commissie bezwaarschriften gemeente Heerenveen 4 september 2023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Om 19.30 uur is er een openbare hoorzitting over het opleggen van spoedeisende bestuursdwang in verband met onjuist ter inzameling aangeboden afval.</text:p>
            <text:p text:style-name="al"/>
            <text:p text:style-name="al">Om 20.00 uur is er een openbare hoorzitting over het verlenen van een vergunning voor het aanbrengen van airco units aan een woning (legalisatie) op het perceel Rotstergaastweg 32 A te Nieuweschoot.</text:p>
            <text:p text:style-name="al"/>
            <text:p text:style-name="al"/>
            <text:p text:style-name="al">U kunt als toehoorder hierbij aanwezig zijn door u te melden via bezwaar@heerenveen.nl. Het tijdstip en de datum zijn onder voorbehoud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65013</text:span><text:line-break/><text:date style:data-style-name="dag" text:fixed="true" text:date-value="2023-08-29"/><text:line-break/><text:date style:data-style-name="jaar" text:fixed="true" text:date-value="2023-08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5013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5013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10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meta:user-defined meta:name="DCTERMS.abstract">agenda openbare hoorzitting Commissie bezwaarschriften maandagavond 4 september 2023</meta:user-defined>
    <dc:language>nl</dc:language>
    <meta:user-defined meta:name="OVERHEIDop.locatietype/OVERHEIDop.gebiedsmarkering">Gemeente</meta:user-defined>
    <meta:user-defined meta:name="DC.title">Agenda openbare hoorzitting Commissie bezwaarschriften gemeente Heerenveen 4 september 2023</meta:user-defined>
    <meta:user-defined meta:name="DCTERMS.W3CDTF/DCTERMS.available">2023-08-29</meta:user-defined>
    <meta:user-defined meta:name="DCTERMS.W3CDTF/OVERHEIDop.jaargang">2023</meta:user-defined>
    <meta:user-defined meta:name="OVERHEIDop.publicationIssue">365013</meta:user-defined>
    <meta:user-defined meta:name="OVERHEIDop.GmbID/DC.identifier">gmb-2023-365013</meta:user-defined>
    <meta:user-defined meta:name="OVERHEIDop.versieInformatie"/>
  </office:meta>
</office:document-meta>
</file>