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7-08-2023 hebben wij een reguliere omgevingsvergunning verleend voor het verbouwen van de woning en het bouwen van een carport op het adres Bernhardstraat 20 7491EB Delden, [DDN02A04333]Straatnaam Stad-Delden A 4333 . Deze vergunning staat ingeschreven onder zaaknummer 000058336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64362</text:span><text:line-break/><text:date style:data-style-name="dag" text:fixed="true" text:date-value="2023-08-21"/><text:line-break/><text:date style:data-style-name="jaar" text:fixed="true" text:date-value="2023-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4362</text:span><text:date style:data-style-name="nicedate" text:fixed="true" text:date-value="2023-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4362</text:span><text:date style:data-style-name="nicedate" text:fixed="true" text:date-value="2023-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583365</meta:user-defined>
    <meta:user-defined meta:name="DCTERMS.abstract">het verbouwen van een woning</meta:user-defined>
    <dc:language>nl</dc:language>
    <meta:user-defined meta:name="OVERHEIDop.locatietype/OVERHEIDop.gebiedsmarkering">Punt</meta:user-defined>
    <meta:user-defined meta:name="DC.title">Op 17-08-2023 hebben wij een reguliere omgevingsvergunning verleend voor het verbouwen van de woning en het bouwen van een carport op het adres Bernhardstraat 20 7491EB Delden, [DDN02A04333]Straatnaam Stad-Delden A 4333 . Deze vergunning staat ingeschreven onder zaaknummer 0000583365.</meta:user-defined>
    <meta:user-defined meta:name="DCTERMS.W3CDTF/DCTERMS.available">2023-08-21</meta:user-defined>
    <meta:user-defined meta:name="DCTERMS.W3CDTF/OVERHEIDop.jaargang">2023</meta:user-defined>
    <meta:user-defined meta:name="OVERHEIDop.publicationIssue">364362</meta:user-defined>
    <meta:user-defined meta:name="OVERHEIDop.GmbID/DC.identifier">gmb-2023-364362</meta:user-defined>
    <meta:user-defined meta:name="OVERHEIDop.versieInformatie"/>
  </office:meta>
</office:document-meta>
</file>