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Clara Zetkinstraat 31, 1103D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Clara Zetkinstraat 31 1103DG Amsterdam</text:p>
            <text:p text:style-name="common-al">Omschrijving: aanvraag realiseren tuin zij-deur</text:p>
            <text:p text:style-name="common-al">Datum ontvangst: 08-08-2023</text:p>
            <text:p text:style-name="common-al">Zaaknummer: Z2023-ZO001060</text:p>
            <text:p text:style-name="common-al">OLO nummer: 7991885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190</text:span><text:line-break/><text:date style:data-style-name="dag" text:fixed="true" text:date-value="2023-08-21"/><text:line-break/><text:date style:data-style-name="jaar" text:fixed="true" text:date-value="2023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4190</text:span><text:date style:data-style-name="nicedate" text:fixed="true" text:date-value="2023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4190</text:span><text:date style:data-style-name="nicedate" text:fixed="true" text:date-value="2023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ZO001060</meta:user-defined>
    <meta:user-defined meta:name="DCTERMS.abstract">aanvraag realiseren tuin zij-deur</meta:user-defined>
    <dc:language>nl</dc:language>
    <meta:user-defined meta:name="OVERHEIDop.locatietype/OVERHEIDop.gebiedsmarkering">Punt</meta:user-defined>
    <meta:user-defined meta:name="DC.title">Aanvraag omgevingsvergunning Clara Zetkinstraat 31, 1103DG Amsterdam</meta:user-defined>
    <meta:user-defined meta:name="DCTERMS.W3CDTF/DCTERMS.available">2023-08-21</meta:user-defined>
    <meta:user-defined meta:name="DCTERMS.W3CDTF/OVERHEIDop.jaargang">2023</meta:user-defined>
    <meta:user-defined meta:name="OVERHEIDop.publicationIssue">364190</meta:user-defined>
    <meta:user-defined meta:name="OVERHEIDop.GmbID/DC.identifier">gmb-2023-364190</meta:user-defined>
    <meta:user-defined meta:name="OVERHEIDop.versieInformatie"/>
  </office:meta>
</office:document-meta>
</file>