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Derde Oosterparklaan 83 te Utrecht,  HZ_WABO-23-18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Oosterparklaan 83 te Utrecht</text:p>
            <text:p text:style-name="common-al">HZ_WABO-23-18106</text:p>
            <text:p text:style-name="common-al">Toelichting: het bouwen van een dakkapel aan de voorkant van de woning</text:p>
            <text:p text:style-name="common-al">Datum besluit: 17 augustus 2023</text:p>
            <text:p text:style-name="common-al">Startdatum bezwaartermijn: 18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148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148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148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Derde Oosterparklaan 83 te Utrecht,  HZ_WABO-23-18106</meta:user-defined>
    <meta:user-defined meta:name="DCTERMS.W3CDTF/DCTERMS.available">2023-08-21</meta:user-defined>
    <meta:user-defined meta:name="DCTERMS.W3CDTF/OVERHEIDop.jaargang">2023</meta:user-defined>
    <meta:user-defined meta:name="OVERHEIDop.externeBijlage">Publiceerbaar-A|exb-2023-40285</meta:user-defined>
    <meta:user-defined meta:name="OVERHEIDop.externeBijlage">Besluit omgevingsvergunning publiceerbaar|exb-2023-40286</meta:user-defined>
    <meta:user-defined meta:name="OVERHEIDop.publicationIssue">364148</meta:user-defined>
    <meta:user-defined meta:name="OVERHEIDop.GmbID/DC.identifier">gmb-2023-364148</meta:user-defined>
    <meta:user-defined meta:name="OVERHEIDop.versieInformatie"/>
  </office:meta>
</office:document-meta>
</file>