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dakkapel aan de voorzijde, Mariëndaalstraat 20 te Utrecht,  HZ_WABO-23-221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iëndaalstraat 20 te Utrecht</text:p>
            <text:p text:style-name="common-al">HZ_WABO-23-22112</text:p>
            <text:p text:style-name="common-al">Toelichting: het bouwen van een dakopbouw en dakkapel aan de voorzijd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3579</text:span><text:line-break/><text:date style:data-style-name="dag" text:fixed="true" text:date-value="2023-08-21"/><text:line-break/><text:date style:data-style-name="jaar" text:fixed="true" text:date-value="2023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579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3579</text:span><text:date style:data-style-name="nicedate" text:fixed="true" text:date-value="2023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en dakkapel aan de voorzijde, Mariëndaalstraat 20 te Utrecht,  HZ_WABO-23-22112</meta:user-defined>
    <meta:user-defined meta:name="DCTERMS.W3CDTF/DCTERMS.available">2023-08-21</meta:user-defined>
    <meta:user-defined meta:name="DCTERMS.W3CDTF/OVERHEIDop.jaargang">2023</meta:user-defined>
    <meta:user-defined meta:name="OVERHEIDop.publicationIssue">363579</meta:user-defined>
    <meta:user-defined meta:name="OVERHEIDop.GmbID/DC.identifier">gmb-2023-363579</meta:user-defined>
    <meta:user-defined meta:name="OVERHEIDop.versieInformatie"/>
  </office:meta>
</office:document-meta>
</file>