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BIJGEBOUW (STRIJDIG GEBRUIK), DS TEN CATEWEI 16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bouwen van een bijgebouw (strijdig gebruik) op het perceel Ds Ten Catewei 16 te Hoornsterzwaag  (16-08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3245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245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245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BOUWEN VAN EEN BIJGEBOUW (STRIJDIG GEBRUIK), DS TEN CATEWEI 16 HOORNSTERZWAAG</meta:user-defined>
    <meta:user-defined meta:name="DCTERMS.W3CDTF/DCTERMS.available">2023-08-21</meta:user-defined>
    <meta:user-defined meta:name="DCTERMS.W3CDTF/OVERHEIDop.jaargang">2023</meta:user-defined>
    <meta:user-defined meta:name="OVERHEIDop.publicationIssue">363245</meta:user-defined>
    <meta:user-defined meta:name="OVERHEIDop.GmbID/DC.identifier">gmb-2023-363245</meta:user-defined>
    <meta:user-defined meta:name="OVERHEIDop.versieInformatie"/>
  </office:meta>
</office:document-meta>
</file>