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milieubeheer/Besluit mobiel breken bouw- en sloopafval </text:p>
      <text:section text:name="regeling_id1-3-2" text:style-name="regeling">
        <text:section text:name="aanhef_id1-3-2-1" text:style-name="aanhef">
          <text:section text:name="preambule_id1-3-2-1-1" text:style-name="preambule">
            <text:p text:style-name="al"/>
            <text:p text:style-name="al">
            <text:span text:style-name="nadrukvet">
              <text:span text:style-name="nadrukcur">Burgemeester en wethouders van Schagen maken bekend dat op 31 juli 2023 een melding is ontvangen voor het in werking hebben van een mobiele puinbreker in de periode van 21 augustus t/m 21 november 2023 gedurende enkele werkdagen. De locatie betreft Grote Sloot 238, 1752 JR Sint Maartensbrug (zaaknummer Z2023-00001977).</text:span>
            </text:span>
          </text:p>
            <text:p text:style-name="al">
            <text:span text:style-name="nadrukvet">
              <text:span text:style-name="nadrukcur">Inlichtingen: Voor nadere inlichtingen kunt u zich wenden tot de afdeling Bouwzaken, e-mailadres: </text:span>
            </text:span>
            <text:a xlink:href="mailto:Bouwzaken@schagen.nl" xlink:type="simple">Bouwzaken@schagen.nl</text:a>
            <text:span text:style-name="nadrukvet">.<text:span text:style-name="nadrukcur"/></text:span>
          </text:p>
            <text:p text:style-name="al">
            <text:span text:style-name="nadrukvet">
              <text:span text:style-name="nadrukcur">De melding ligt niet ter inzage en hier is geen bezwaar of beroep tegen mogelijk.</text:span>
            </text:span>
          </text:p>
            <text:p text:style-name="al">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3213</text:span><text:line-break/><text:date style:data-style-name="dag" text:fixed="true" text:date-value="2023-08-21"/><text:line-break/><text:date style:data-style-name="jaar" text:fixed="true" text:date-value="2023-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213</text:span><text:date style:data-style-name="nicedate" text:fixed="true" text:date-value="2023-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213</text:span><text:date style:data-style-name="nicedate" text:fixed="true" text:date-value="2023-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2/xml/MC-DRP-OverigeBvAS-Web-CB.xml</meta:user-defined>
    <meta:user-defined meta:name="OVERHEID.Gemeente/DC.creator">Schagen</meta:user-defined>
    <meta:user-defined meta:name="OVERHEID.Informatietype/DC.type">officiële publicatie</meta:user-defined>
    <meta:user-defined meta:name="OVERHEIDop.Rubriek/DC.type">ander besluit van algemene strekking</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Melding Wet milieubeheer/Besluit mobiel breken bouw- en sloopafval</meta:user-defined>
    <meta:user-defined meta:name="DCTERMS.W3CDTF/DCTERMS.available">2023-08-21</meta:user-defined>
    <meta:user-defined meta:name="DCTERMS.W3CDTF/OVERHEIDop.jaargang">2023</meta:user-defined>
    <meta:user-defined meta:name="OVERHEIDop.publicationIssue">363213</meta:user-defined>
    <meta:user-defined meta:name="OVERHEIDop.GmbID/DC.identifier">gmb-2023-363213</meta:user-defined>
    <meta:user-defined meta:name="OVERHEIDop.versieInformatie"/>
  </office:meta>
</office:document-meta>
</file>