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Station Zuid (AK 4663), Amsterdam - Zuidasdok - het bouwen van een Kiosk op het treinperron 1-2 van station Amsterdam Zui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Kiosk op het treinperron 1-2 van station Amsterdam Zuid. Ontvangstdatum aanvraag: 20-07-2023 Aanvrager: NS Stations B.V. Zaaknummer: 12152630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32658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212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212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212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2658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Station Zuid (AK 4663), Amsterdam - Zuidasdok - het bouwen van een Kiosk op het treinperron 1-2 van station Amsterdam Zuid</meta:user-defined>
    <meta:user-defined meta:name="DCTERMS.W3CDTF/DCTERMS.available">2023-08-21</meta:user-defined>
    <meta:user-defined meta:name="DCTERMS.W3CDTF/OVERHEIDop.jaargang">2023</meta:user-defined>
    <meta:user-defined meta:name="OVERHEIDop.publicationIssue">363212</meta:user-defined>
    <meta:user-defined meta:name="OVERHEIDop.GmbID/DC.identifier">gmb-2023-363212</meta:user-defined>
    <meta:user-defined meta:name="OVERHEIDop.versieInformatie"/>
  </office:meta>
</office:document-meta>
</file>