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4idfed25b6-43ca-47d7-b526-bc9c1ff7236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uitgifte in erfpacht van perceel grond (tuinuitbreiding) Hendrik Hosstraat 33 te Ams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uitgifte in erfpacht van een perceel grond ten behoeve van de uitbreiding van een bestaand erfpachtrecht</text:span>
          </text:p>
            <text:p text:style-name="common-al">
            <text:span text:style-name="nadrukvet">Adres: Hendrik Hosstraat 33 te Amsterdam</text:span>
          </text:p>
            <text:p text:style-name="common-al">
            <text:span text:style-name="nadrukvet">Perceel bestaand erfpachtrecht: gemeente Weesperkarspel, sectie L, nummers 1511 en 10698 </text:span>
          </text:p>
            <text:p text:style-name="common-al">
            <text:span text:style-name="nadrukvet">Uit te geven perceel: gemeente Weesperkarspel, sectie L, nummer 10699 (gedeeltelijk) </text:span>
          </text:p>
            <text:p text:style-name="common-al">
            <text:span text:style-name="nadrukvet">Perceelgrootte uitbreiding: 20 m<text:span text:style-name="sup">2 </text:span></text:span>
          </text:p>
            <text:p text:style-name="common-al">
            <text:span text:style-name="nadrukvet">Dossiernummer: E4693/17 (tuinuitbreiding E4693/67)</text:span>
          </text:p>
            <text:p text:style-name="common-al">
            <text:span text:style-name="nadrukvet">Kenmerk: 2023-6724</text:span>
          </text:p>
            <text:p text:style-name="common-al">De gemeente Amsterdam is voornemens voormeld perceel grond in erfpacht uit te geven ten behoeve van de uitbreiding van een bestaand erfpachtrecht. </text:p>
            <text:p text:style-name="common-al">Vermelde uitbreiding van het erfpachtperceel mag alleen worden gebruikt als tuin. </text:p>
            <text:p text:style-name="common-al">Het in erfpacht uit te geven perceel staat op onderstaande kaart aangegeven met streeparcering.</text:p>
            <text:p text:style-name="common-al">
            <draw:frame><draw:text-box><text:section text:name="plaatje_id1-3-2-1-1-11-1" text:style-name="plaatje">
              <text:p text:style-name="illustratie_id1-3-2-1-1-11-1-1"><draw:frame draw:style-name="illustratie_id1-3-2-1-1-11-1-1" text:anchor-type="paragraph" svg:width="140mm" svg:height="63.099999999999994mm"><draw:image xlink:href="Pictures/14idfed25b6-43ca-47d7-b526-bc9c1ff72362.jpg" xlink:type="simple"/></draw:frame></text:p>
            </text:section></draw:text-box></draw:frame>
          </text:p>
            <text:p text:style-name="common-al">De gemeente is van mening dat voor voormelde uitgifte in erfpacht slechts één serieuze gegadigde in aanmerking komt, op grond van de navolgende objectieve, toetsbare en redelijke criteria:</text:p>
            <text:list text:style-name="id1-3-2-1-1-13">
              <text:list-item text:style-override="id1-3-2-1-1-13-1">
                <text:number>-</text:number>
                <text:p text:style-name="al">percelen met de bestemming ‘tuin’ worden door de gemeente niet separaat in erfpacht uitgegeven;</text:p>
              </text:list-item>
              <text:list-item text:style-override="id1-3-2-1-1-13-2">
                <text:number>-</text:number>
                <text:p text:style-name="al">het in erfpacht uit te geven perceel grenst aan het erfpachtperceel waarvoor de tuinuitbreiding wordt aangevraagd en zal met dat perceel worden samengevoegd.</text:p>
              </text:list-item>
            </text:list>
            <text:p text:style-name="common-al">
            <text:span text:style-name="nadrukvet">Kort geding en vervaltermijn</text:span> </text:p>
            <text:p text:style-name="common-al">Eenieder, die van mening is, dat hij of zij ook voor de uitgifte van vermeld perceel in aanmerking komt, dient uiterlijk 20 kalenderdagen na de publicatiedatum van het voornemen tot uitgifte in het Gemeenteblad een gerechtelijke procedure in kort geding aanhangig te hebben gemaakt met betrekking tot de voorgenomen uitgifte in erfpacht bij de afdeling privaatrecht van de rechtbank Amsterdam. </text:p>
            <text:p text:style-name="last-al">De termijn van 20 kalenderdagen is een vervaltermijn. Indien niet binnen deze termijn een kort geding aanhangig is gemaakt kunnen er geen aanspraken jegens de gemeente Amsterdam ter zake van de uitgifte in erfpacht van vermeld perceel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1" style:parent-style-name="Standard">
      <style:paragraph-properties style:line-spacing="0mm" style:text-autospace="none" ofo:line-height="0.001cm"/>
    </style:style>
    <style:style style:family="graphic" style:name="illustratie_id1-3-2-1-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2233</text:span><text:line-break/><text:date style:data-style-name="dag" text:fixed="true" text:date-value="2023-08-18"/><text:line-break/><text:date style:data-style-name="jaar" text:fixed="true" text:date-value="2023-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233</text:span><text:date style:data-style-name="nicedate" text:fixed="true" text:date-value="2023-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2233</text:span><text:date style:data-style-name="nicedate" text:fixed="true" text:date-value="2023-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0/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2023-6724</meta:user-defined>
    <dc:language>nl</dc:language>
    <meta:user-defined meta:name="OVERHEIDop.locatietype/OVERHEIDop.gebiedsmarkering">Adres</meta:user-defined>
    <meta:user-defined meta:name="DC.title">Kennisgeving voornemen tot uitgifte in erfpacht van perceel grond (tuinuitbreiding) Hendrik Hosstraat 33 te Amsterdam</meta:user-defined>
    <meta:user-defined meta:name="DCTERMS.W3CDTF/DCTERMS.available">2023-08-18</meta:user-defined>
    <meta:user-defined meta:name="DCTERMS.W3CDTF/OVERHEIDop.jaargang">2023</meta:user-defined>
    <meta:user-defined meta:name="OVERHEIDop.publicationIssue">362233</meta:user-defined>
    <meta:user-defined meta:name="OVERHEIDop.GmbID/DC.identifier">gmb-2023-362233</meta:user-defined>
    <meta:user-defined meta:name="OVERHEIDop.versieInformatie"/>
  </office:meta>
</office:document-meta>
</file>