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brengen van gevelreclame, Nachtegaalstraat 27 te Utrecht,  HZ_WABO-23-177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chtegaalstraat 27 te Utrecht</text:p>
            <text:p text:style-name="common-al">HZ_WABO-23-17730</text:p>
            <text:p text:style-name="common-al">Toelichting: het aanbrengen van gevelreclame</text:p>
            <text:p text:style-name="common-al">Datum besluit: 15 augustus 2023</text:p>
            <text:p text:style-name="common-al">Startdatum bezwaartermijn: 16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033</text:span><text:line-break/><text:date style:data-style-name="dag" text:fixed="true" text:date-value="2023-08-17"/><text:line-break/><text:date style:data-style-name="jaar" text:fixed="true" text:date-value="2023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33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1033</text:span><text:date style:data-style-name="nicedate" text:fixed="true" text:date-value="2023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aanbrengen van gevelreclame, Nachtegaalstraat 27 te Utrecht,  HZ_WABO-23-17730</meta:user-defined>
    <meta:user-defined meta:name="DCTERMS.W3CDTF/DCTERMS.available">2023-08-17</meta:user-defined>
    <meta:user-defined meta:name="DCTERMS.W3CDTF/OVERHEIDop.jaargang">2023</meta:user-defined>
    <meta:user-defined meta:name="OVERHEIDop.externeBijlage">Aanvraag publiceerbaar-A|exb-2023-39885</meta:user-defined>
    <meta:user-defined meta:name="OVERHEIDop.externeBijlage">Besluit omgevingsvergunning publiceerbaar|exb-2023-39886</meta:user-defined>
    <meta:user-defined meta:name="OVERHEIDop.publicationIssue">361033</meta:user-defined>
    <meta:user-defined meta:name="OVERHEIDop.GmbID/DC.identifier">gmb-2023-361033</meta:user-defined>
    <meta:user-defined meta:name="OVERHEIDop.versieInformatie"/>
  </office:meta>
</office:document-meta>
</file>