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bouwen van een verdiepingsvloer en een trap in een commerciele ruimte, en het realiseren van een tijdelijk (2 jaar) horecaterras voor het gebouw, Van Sijpesteijnkade 15 te Utrecht,  HZ_WABO-23-17356</text:p>
      <text:section text:name="zakelijke-mededeling_id1-3-2" text:style-name="zakelijke-mededeling">
        <text:section text:name="zakelijke-mededeling-tekst_id1-3-2-1" text:style-name="zakelijke-mededeling-tekst">
          <text:section text:name="tekst_id1-3-2-1-1" text:style-name="tekst">
            <text:p text:style-name="common-al">Van Sijpesteijnkade 15 te Utrecht</text:p>
            <text:p text:style-name="common-al">HZ_WABO-23-17356</text:p>
            <text:p text:style-name="common-al">Toelichting: het bouwen van een verdiepingsvloer en een trap in een commerciele ruimte, en het realiseren van een tijdelijk (2 jaar) horecaterras voor het gebouw</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0833</text:span><text:line-break/><text:date style:data-style-name="dag" text:fixed="true" text:date-value="2023-08-17"/><text:line-break/><text:date style:data-style-name="jaar" text:fixed="true" text:date-value="2023-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833</text:span><text:date style:data-style-name="nicedate" text:fixed="true" text:date-value="2023-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833</text:span><text:date style:data-style-name="nicedate" text:fixed="true" text:date-value="2023-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bouwen van een verdiepingsvloer en een trap in een commerciele ruimte, en het realiseren van een tijdelijk (2 jaar) horecaterras voor het gebouw, Van Sijpesteijnkade 15 te Utrecht,  HZ_WABO-23-17356</meta:user-defined>
    <meta:user-defined meta:name="DCTERMS.W3CDTF/DCTERMS.available">2023-08-17</meta:user-defined>
    <meta:user-defined meta:name="DCTERMS.W3CDTF/OVERHEIDop.jaargang">2023</meta:user-defined>
    <meta:user-defined meta:name="OVERHEIDop.publicationIssue">360833</meta:user-defined>
    <meta:user-defined meta:name="OVERHEIDop.GmbID/DC.identifier">gmb-2023-360833</meta:user-defined>
    <meta:user-defined meta:name="OVERHEIDop.versieInformatie"/>
  </office:meta>
</office:document-meta>
</file>