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 met los bijgebouw (fase 1), Esdoornlaan 4 te De Meern,  HZ_WABO-23-21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doornlaan 4 te De Meern</text:p>
            <text:p text:style-name="common-al">HZ_WABO-23-21441</text:p>
            <text:p text:style-name="common-al">Toelichting: het bouwen van een woning met los bijgebouw (fase 1)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185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0185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0185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woning met los bijgebouw (fase 1), Esdoornlaan 4 te De Meern,  HZ_WABO-23-21441</meta:user-defined>
    <meta:user-defined meta:name="DCTERMS.W3CDTF/DCTERMS.available">2023-08-17</meta:user-defined>
    <meta:user-defined meta:name="DCTERMS.W3CDTF/OVERHEIDop.jaargang">2023</meta:user-defined>
    <meta:user-defined meta:name="OVERHEIDop.publicationIssue">360185</meta:user-defined>
    <meta:user-defined meta:name="OVERHEIDop.GmbID/DC.identifier">gmb-2023-360185</meta:user-defined>
    <meta:user-defined meta:name="OVERHEIDop.versieInformatie"/>
  </office:meta>
</office:document-meta>
</file>