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7-08-2023 hebben wij aanvraag reguliere omgevingsvergunning voor het bouwen van een uitbouw aan een ligboxenstal op het adres Weldammerstraat 1 in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7-08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59573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57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57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83597</meta:user-defined>
    <meta:user-defined meta:name="DCTERMS.abstract">het bouwen van een uitbouw aan een ligboxenstal</meta:user-defined>
    <dc:language>nl</dc:language>
    <meta:user-defined meta:name="OVERHEIDop.locatietype/OVERHEIDop.gebiedsmarkering">Punt</meta:user-defined>
    <meta:user-defined meta:name="DC.title">Op 07-08-2023 hebben wij aanvraag reguliere omgevingsvergunning voor het bouwen van een uitbouw aan een ligboxenstal op het adres Weldammerstraat 1 in Hengevelde ontvangen.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9573</meta:user-defined>
    <meta:user-defined meta:name="OVERHEIDop.GmbID/DC.identifier">gmb-2023-359573</meta:user-defined>
    <meta:user-defined meta:name="OVERHEIDop.versieInformatie"/>
  </office:meta>
</office:document-meta>
</file>