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BRENGEN VAN RECLAME-UITINGEN, K.R. POSTSTRAAT 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aanbrengen van reclame-uitingen op het perceel K R Poststraat 3 te Heerenveen  (11-08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9233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23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23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AANBRENGEN VAN RECLAME-UITINGEN, K.R. POSTSTRAAT 3 TE HEERENVEEN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9233</meta:user-defined>
    <meta:user-defined meta:name="OVERHEIDop.GmbID/DC.identifier">gmb-2023-359233</meta:user-defined>
    <meta:user-defined meta:name="OVERHEIDop.versieInformatie"/>
  </office:meta>
</office:document-meta>
</file>