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406966</text:p>
            <text:p text:style-name="al"/>
            <text:p text:style-name="al">Onderwerp: tijdelijk geslotenverklaring in verband met het organiseren van het Open Fries Kampioenschap Slingeraap  </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6 augustus 2023 op de locatie Boarnswâl te Akkrum wordt georganiseerd</text:p>
              </text:list-item>
              <text:list-item text:style-override="id1-3-2-1-1-10-2">
                <text:number>•</text:number>
                <text:p text:style-name="al">dat het noodzakelijk is om de Boarnswâl 1 (hoek Boarnswâl/Wiide Stege) t/m Boarnswâl 15 (bibliotheek) te Akkrum af te sluiten voor verkeer, omdat het bovengenoemde evenement (deels) zal plaatsvinden op deze wegen;</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de bedoelde wegen gelegen zijn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5 augustus vanaf 18:00 uur t/m 26 augustus 22:00 uur.</text:p>
            <text:p text:style-name="al"/>
            <text:p text:style-name="al"/>
            <text:p text:style-name="al">Heerenveen, 14 augustus 2023</text:p>
            <text:p text:style-name="al"/>
            <text:p text:style-name="al"/>
            <text:p text:style-name="al"/>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last-al">
            <text:span text:style-name="nadrukvet">Akkrum, </text:span>
            <text:span text:style-name="nadrukvet">Boarnswal (hoek </text:span>
            <text:span text:style-name="nadrukvet">Boarnswâl</text:span>
            <text:span text:style-name="nadrukvet">/</text:span>
            <text:span text:style-name="nadrukvet">Wiide</text:span>
            <text:span text:style-name="nadrukvet"> Stege) t/m </text:span>
            <text:span text:style-name="nadrukvet">Bo</text:span>
            <text:span text:style-name="nadrukvet">arnswâ</text:span>
            <text:span text:style-name="nadrukvet">l</text:span>
            <text:span text:style-name="nadrukvet"> 15 (b</text:span>
            <text:span text:style-name="nadrukvet">ibliotheek).</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59124</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9124</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9124</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Boarnswâl te Akkru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3-08-16</meta:user-defined>
    <meta:user-defined meta:name="DCTERMS.W3CDTF/OVERHEIDop.jaargang">2023</meta:user-defined>
    <meta:user-defined meta:name="OVERHEIDop.publicationIssue">359124</meta:user-defined>
    <meta:user-defined meta:name="OVERHEIDop.GmbID/DC.identifier">gmb-2023-359124</meta:user-defined>
    <meta:user-defined meta:name="OVERHEIDop.versieInformatie"/>
  </office:meta>
</office:document-meta>
</file>