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aan de voorkant van de woning, Albert van Dalsumlaan 713 te Utrecht, HZ_WABO-23-2761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bert van Dalsumlaan 713 te Utrecht</text:span>
          </text:p>
            <text:p text:style-name="common-al">HZ_WABO-23-27619</text:p>
            <text:p text:style-name="common-al">Toelichting: het bouwen van een uitbouw aan de voorkant van de woning</text:p>
            <text:p text:style-name="common-al">Datum ontvangst aanvraag: 10 augustus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58795</text:span><text:line-break/><text:date style:data-style-name="dag" text:fixed="true" text:date-value="2023-08-16"/><text:line-break/><text:date style:data-style-name="jaar" text:fixed="true" text:date-value="2023-08-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8795</text:span><text:date style:data-style-name="nicedate" text:fixed="true" text:date-value="2023-08-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8795</text:span><text:date style:data-style-name="nicedate" text:fixed="true" text:date-value="2023-08-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uitbouw aan de voorkant van de woning, Albert van Dalsumlaan 713 te Utrecht, HZ_WABO-23-27619</meta:user-defined>
    <meta:user-defined meta:name="DCTERMS.W3CDTF/DCTERMS.available">2023-08-16</meta:user-defined>
    <meta:user-defined meta:name="DCTERMS.W3CDTF/OVERHEIDop.jaargang">2023</meta:user-defined>
    <meta:user-defined meta:name="OVERHEIDop.externeBijlage">Aanvraagdocument  publiceerbaar-A|exb-2023-39702</meta:user-defined>
    <meta:user-defined meta:name="OVERHEIDop.publicationIssue">358795</meta:user-defined>
    <meta:user-defined meta:name="OVERHEIDop.GmbID/DC.identifier">gmb-2023-358795</meta:user-defined>
    <meta:user-defined meta:name="OVERHEIDop.versieInformatie"/>
  </office:meta>
</office:document-meta>
</file>