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Spoarleane kavel 3 Hijum, perceel F1453, (11058399) bouwen van een nieuw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7 augustus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58703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70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70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gevraagde vergunning Spoarleane kavel 3 Hijum, perceel F1453, (11058399) bouwen van een nieuwe woning.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8703</meta:user-defined>
    <meta:user-defined meta:name="OVERHEIDop.GmbID/DC.identifier">gmb-2023-358703</meta:user-defined>
    <meta:user-defined meta:name="OVERHEIDop.versieInformatie"/>
  </office:meta>
</office:document-meta>
</file>