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zes dakterrassen op het dak van de woningen aan de Muntkade 1BS, 1BSA, 1BSB en de Steijnstraat 21, 25 en 27, Muntkade 1 BSA te Utrecht,  HZ_WABO-23-138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ntkade 1 BSA te Utrecht</text:p>
            <text:p text:style-name="common-al">HZ_WABO-23-13838</text:p>
            <text:p text:style-name="common-al">Toelichting: het bouwen van zes dakterrassen op het dak van de woningen aan de Muntkade 1BS, 1BSA, 1BSB en de Steijnstraat 21, 25 en 27</text:p>
            <text:p text:style-name="common-al">Datum besluit: 11 augustus 2023</text:p>
            <text:p text:style-name="common-al">Startdatum bezwaartermijn: 15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8313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31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31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zes dakterrassen op het dak van de woningen aan de Muntkade 1BS, 1BSA, 1BSB en de Steijnstraat 21, 25 en 27, Muntkade 1 BSA te Utrecht,  HZ_WABO-23-13838</meta:user-defined>
    <meta:user-defined meta:name="DCTERMS.W3CDTF/DCTERMS.available">2023-08-16</meta:user-defined>
    <meta:user-defined meta:name="DCTERMS.W3CDTF/OVERHEIDop.jaargang">2023</meta:user-defined>
    <meta:user-defined meta:name="OVERHEIDop.externeBijlage">Publiceerbaar-A|exb-2023-39672</meta:user-defined>
    <meta:user-defined meta:name="OVERHEIDop.externeBijlage">Besluit omgevingsvergunning publiceerbaar|exb-2023-39673</meta:user-defined>
    <meta:user-defined meta:name="OVERHEIDop.publicationIssue">358313</meta:user-defined>
    <meta:user-defined meta:name="OVERHEIDop.GmbID/DC.identifier">gmb-2023-358313</meta:user-defined>
    <meta:user-defined meta:name="OVERHEIDop.versieInformatie"/>
  </office:meta>
</office:document-meta>
</file>