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3028 Dongenseweg 82 tw te Tilburg, bouwen van een nieuw bedrijfsruimte, 10 augustus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3028 - I - Dongenseweg 82 tw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8307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30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30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3028 Dongenseweg 82 tw te Tilburg, bouwen van een nieuw bedrijfsruimte, 10 augustus 2023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8307</meta:user-defined>
    <meta:user-defined meta:name="OVERHEIDop.GmbID/DC.identifier">gmb-2023-358307</meta:user-defined>
    <meta:user-defined meta:name="OVERHEIDop.versieInformatie"/>
  </office:meta>
</office:document-meta>
</file>