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aan de achterkant van de woning, Zambesidreef 59 te Utrecht,  HZ_WABO-23-203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mbesidreef 59 te Utrecht</text:p>
            <text:p text:style-name="common-al">HZ_WABO-23-20335</text:p>
            <text:p text:style-name="common-al">Toelichting: het bouwen van een dakopbouw aan de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8157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15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15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een dakopbouw aan de achterkant van de woning, Zambesidreef 59 te Utrecht,  HZ_WABO-23-20335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8157</meta:user-defined>
    <meta:user-defined meta:name="OVERHEIDop.GmbID/DC.identifier">gmb-2023-358157</meta:user-defined>
    <meta:user-defined meta:name="OVERHEIDop.versieInformatie"/>
  </office:meta>
</office:document-meta>
</file>