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Seringstraat 55 Ederveen, het bouwen van een woning en bedrijfsh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8 augustus 2023</text:p>
            <text:p text:style-name="common-al">Zaaknummer 2023W109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58080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080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080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Seringstraat 55 Ederveen, het bouwen van een woning en bedrijfshal.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8080</meta:user-defined>
    <meta:user-defined meta:name="OVERHEIDop.GmbID/DC.identifier">gmb-2023-358080</meta:user-defined>
    <meta:user-defined meta:name="OVERHEIDop.versieInformatie"/>
  </office:meta>
</office:document-meta>
</file>