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bouwen van een woning en het bouwen van een opbouw (tweede bouwlaag), Ovidiuslaan 3 te Utrecht,  HZ_WABO-23-256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vidiuslaan 3 te Utrecht</text:p>
            <text:p text:style-name="common-al">HZ_WABO-23-25685</text:p>
            <text:p text:style-name="common-al">Toelichting: het verbouwen van een woning en het bouwen van een opbouw (tweede bouwlaag)</text:p>
            <text:p text:style-name="common-al">Datum besluit: 11 augustus 2023</text:p>
            <text:p text:style-name="common-al">Startdatum bezwaartermijn: 12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7907</text:span><text:line-break/><text:date style:data-style-name="dag" text:fixed="true" text:date-value="2023-08-15"/><text:line-break/><text:date style:data-style-name="jaar" text:fixed="true" text:date-value="2023-08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7907</text:span><text:date style:data-style-name="nicedate" text:fixed="true" text:date-value="2023-08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7907</text:span><text:date style:data-style-name="nicedate" text:fixed="true" text:date-value="2023-08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verbouwen van een woning en het bouwen van een opbouw (tweede bouwlaag), Ovidiuslaan 3 te Utrecht,  HZ_WABO-23-25685</meta:user-defined>
    <meta:user-defined meta:name="DCTERMS.W3CDTF/DCTERMS.available">2023-08-15</meta:user-defined>
    <meta:user-defined meta:name="DCTERMS.W3CDTF/OVERHEIDop.jaargang">2023</meta:user-defined>
    <meta:user-defined meta:name="OVERHEIDop.externeBijlage">ALG Publiceerbaar-A|exb-2023-39631</meta:user-defined>
    <meta:user-defined meta:name="OVERHEIDop.externeBijlage">Besluit omgevingsvergunning Publiceerbaar|exb-2023-39632</meta:user-defined>
    <meta:user-defined meta:name="OVERHEIDop.publicationIssue">357907</meta:user-defined>
    <meta:user-defined meta:name="OVERHEIDop.GmbID/DC.identifier">gmb-2023-357907</meta:user-defined>
    <meta:user-defined meta:name="OVERHEIDop.versieInformatie"/>
  </office:meta>
</office:document-meta>
</file>