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tijdelijk (5 jaar) horecapaviljoen, Tijdelijk horecapaviljoen Padualaan, perceelnr. 1486, sectie N te Utrecht,  HZ_WABO-23-1889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Tijdelijk horecapaviljoen Padualaan, perceelnr. 1486, sectie N te Utrecht</text:p>
            <text:p text:style-name="common-al">HZ_WABO-23-18893</text:p>
            <text:p text:style-name="common-al">Toelichting: het bouwen van een tijdelijk (5 jaar) horecapaviljoen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57783</text:span><text:line-break/><text:date style:data-style-name="dag" text:fixed="true" text:date-value="2023-08-15"/><text:line-break/><text:date style:data-style-name="jaar" text:fixed="true" text:date-value="2023-08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7783</text:span><text:date style:data-style-name="nicedate" text:fixed="true" text:date-value="2023-08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7783</text:span><text:date style:data-style-name="nicedate" text:fixed="true" text:date-value="2023-08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Vlak</meta:user-defined>
    <meta:user-defined meta:name="DC.title">Verlenging beslistermijn omgevingsvergunning, het bouwen van een tijdelijk (5 jaar) horecapaviljoen, Tijdelijk horecapaviljoen Padualaan, perceelnr. 1486, sectie N te Utrecht,  HZ_WABO-23-18893</meta:user-defined>
    <meta:user-defined meta:name="DCTERMS.W3CDTF/DCTERMS.available">2023-08-15</meta:user-defined>
    <meta:user-defined meta:name="DCTERMS.W3CDTF/OVERHEIDop.jaargang">2023</meta:user-defined>
    <meta:user-defined meta:name="OVERHEIDop.publicationIssue">357783</meta:user-defined>
    <meta:user-defined meta:name="OVERHEIDop.GmbID/DC.identifier">gmb-2023-357783</meta:user-defined>
    <meta:user-defined meta:name="OVERHEIDop.versieInformatie"/>
  </office:meta>
</office:document-meta>
</file>