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Prinsessekade 26, 2023-03789, het herstellen van de fundering, het renoveren van de hoektoren, het vervangen van de kozijnen, het maken van constructieve doorbraak op de begane grond en het vervangen van de dakkapel aan de voorgevel, activiteit bouwen, verzonden 10 augustus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57574</text:span><text:line-break/><text:date style:data-style-name="dag" text:fixed="true" text:date-value="2023-08-15"/><text:line-break/><text:date style:data-style-name="jaar" text:fixed="true" text:date-value="2023-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574</text:span><text:date style:data-style-name="nicedate" text:fixed="true" text:date-value="2023-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7574</text:span><text:date style:data-style-name="nicedate" text:fixed="true" text:date-value="2023-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Prinsessekade 26, 2023-03789, het herstellen van de fundering, het renoveren van de hoektoren, het vervangen van de kozijnen, het maken van constructieve doorbraak op de begane grond en het vervangen van de dakkapel aan de voorgevel, activiteit bouwen, verzonden 10 augustus 2023</meta:user-defined>
    <meta:user-defined meta:name="DCTERMS.W3CDTF/DCTERMS.available">2023-08-15</meta:user-defined>
    <meta:user-defined meta:name="DCTERMS.W3CDTF/OVERHEIDop.jaargang">2023</meta:user-defined>
    <meta:user-defined meta:name="OVERHEIDop.publicationIssue">357574</meta:user-defined>
    <meta:user-defined meta:name="OVERHEIDop.GmbID/DC.identifier">gmb-2023-357574</meta:user-defined>
    <meta:user-defined meta:name="OVERHEIDop.versieInformatie"/>
  </office:meta>
</office:document-meta>
</file>