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eerste verdieping aan de achterkant van de woning, Wijnland 15 te Vleuten, HZ_WABO-23-0225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ijnland 15 te Vleuten</text:span>
          </text:p>
            <text:p text:style-name="common-al">HZ_WABO-23-02252</text:p>
            <text:p text:style-name="common-al">Toelichting: het bouwen van een dakopbouw op de eerste verdieping aan de achterkant van de woning</text:p>
            <text:p text:style-name="common-al">Datum ontvangst aanvraag: 23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5621</text:span><text:line-break/><text:date style:data-style-name="dag" text:fixed="true" text:date-value="2023-01-26"/><text:line-break/><text:date style:data-style-name="jaar" text:fixed="true" text:date-value="2023-0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621</text:span><text:date style:data-style-name="nicedate" text:fixed="true" text:date-value="2023-0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621</text:span><text:date style:data-style-name="nicedate" text:fixed="true" text:date-value="2023-0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eerste verdieping aan de achterkant van de woning, Wijnland 15 te Vleuten, HZ_WABO-23-02252</meta:user-defined>
    <meta:user-defined meta:name="DCTERMS.W3CDTF/DCTERMS.available">2023-01-26</meta:user-defined>
    <meta:user-defined meta:name="DCTERMS.W3CDTF/OVERHEIDop.jaargang">2023</meta:user-defined>
    <meta:user-defined meta:name="OVERHEIDop.externeBijlage">Aanvraagdocument  publiceerbaar-A|exb-2023-3680</meta:user-defined>
    <meta:user-defined meta:name="OVERHEIDop.publicationIssue">35621</meta:user-defined>
    <meta:user-defined meta:name="OVERHEIDop.GmbID/DC.identifier">gmb-2023-35621</meta:user-defined>
    <meta:user-defined meta:name="OVERHEIDop.versieInformatie"/>
  </office:meta>
</office:document-meta>
</file>