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Spaarndam, Zijkanaal C 11, 2064 KA, bouwen nieuw clubgebouw, verzenddatum 09-08-2023, zaaknummer 8131629, olonummer 7986451.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ze bekendmaking is niet meer dan een mededeling. U kunt de aanvraag nog niet inzien. Ook kunt u nog geen zienswijze of bezwaar indienen. Dit kan pas als wij een (ontwerp)besluit nemen op de aanvraag. Dit (ontwerp)besluit maken wij dan ook beken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55552</text:span><text:line-break/><text:date style:data-style-name="dag" text:fixed="true" text:date-value="2023-08-14"/><text:line-break/><text:date style:data-style-name="jaar" text:fixed="true" text:date-value="2023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5552</text:span><text:date style:data-style-name="nicedate" text:fixed="true" text:date-value="2023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5552</text:span><text:date style:data-style-name="nicedate" text:fixed="true" text:date-value="2023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Spaarndam, Zijkanaal C 11, 2064 KA, bouwen nieuw clubgebouw, verzenddatum 09-08-2023, zaaknummer 8131629, olonummer 7986451.</meta:user-defined>
    <meta:user-defined meta:name="DCTERMS.W3CDTF/DCTERMS.available">2023-08-14</meta:user-defined>
    <meta:user-defined meta:name="DCTERMS.W3CDTF/OVERHEIDop.jaargang">2023</meta:user-defined>
    <meta:user-defined meta:name="OVERHEIDop.publicationIssue">355552</meta:user-defined>
    <meta:user-defined meta:name="OVERHEIDop.GmbID/DC.identifier">gmb-2023-355552</meta:user-defined>
    <meta:user-defined meta:name="OVERHEIDop.versieInformatie"/>
  </office:meta>
</office:document-meta>
</file>