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omheining voor de afvalcontainers, Mariaplaats 14 te Utrecht,  HZ_WABO-23-2366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ariaplaats 14 te Utrecht</text:p>
            <text:p text:style-name="common-al">HZ_WABO-23-23661</text:p>
            <text:p text:style-name="common-al">Toelichting: het bouwen van een omheining voor de afvalcontainers</text:p>
            <text:p text:style-name="common-al">Datum besluit: 9 augustus 2023</text:p>
            <text:p text:style-name="common-al">Startdatum bezwaartermijn: 10 augustus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55000</text:span><text:line-break/><text:date style:data-style-name="dag" text:fixed="true" text:date-value="2023-08-11"/><text:line-break/><text:date style:data-style-name="jaar" text:fixed="true" text:date-value="2023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5000</text:span><text:date style:data-style-name="nicedate" text:fixed="true" text:date-value="2023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5000</text:span><text:date style:data-style-name="nicedate" text:fixed="true" text:date-value="2023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omheining voor de afvalcontainers, Mariaplaats 14 te Utrecht,  HZ_WABO-23-23661</meta:user-defined>
    <meta:user-defined meta:name="DCTERMS.W3CDTF/DCTERMS.available">2023-08-11</meta:user-defined>
    <meta:user-defined meta:name="DCTERMS.W3CDTF/OVERHEIDop.jaargang">2023</meta:user-defined>
    <meta:user-defined meta:name="OVERHEIDop.externeBijlage">ALG - Aanvraagdocument  publiceerbaar-A|exb-2023-39308</meta:user-defined>
    <meta:user-defined meta:name="OVERHEIDop.externeBijlage">Besluit omgevingsvergunning publiceerbaar|exb-2023-39309</meta:user-defined>
    <meta:user-defined meta:name="OVERHEIDop.publicationIssue">355000</meta:user-defined>
    <meta:user-defined meta:name="OVERHEIDop.GmbID/DC.identifier">gmb-2023-355000</meta:user-defined>
    <meta:user-defined meta:name="OVERHEIDop.versieInformatie"/>
  </office:meta>
</office:document-meta>
</file>